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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fo:font-weight="bold" style:font-weight-asian="bold" fo:font-style="italic" style:font-style-asian="italic" fo:color="#FF0000" fo:font-size="48pt" style:font-size-asian="48pt" style:font-size-complex="48pt" style:language-asian="de" style:country-asian="DE"/>
    </style:style>
    <style:style style:name="P3" style:parent-style-name="Standard" style:family="paragraph">
      <style:paragraph-properties fo:margin-left="0.4916in" fo:text-indent="0.4916in">
        <style:tab-stops/>
      </style:paragraph-properties>
      <style:text-properties fo:font-weight="bold" style:font-weight-asian="bold" fo:color="#000000" fo:font-size="16pt" style:font-size-asian="16pt" style:font-size-complex="16pt"/>
    </style:style>
    <style:style style:name="P4" style:parent-style-name="Standard" style:family="paragraph">
      <style:paragraph-properties fo:margin-left="0.4916in" fo:text-indent="0.4916in">
        <style:tab-stops/>
      </style:paragraph-properties>
      <style:text-properties fo:font-size="14pt" style:font-size-asian="14pt" style:font-size-complex="14pt"/>
    </style:style>
    <style:style style:name="P5" style:parent-style-name="Standard" style:family="paragraph">
      <style:paragraph-properties fo:margin-left="0.4916in" fo:text-indent="0.4916in">
        <style:tab-stops/>
      </style:paragraph-properties>
      <style:text-properties fo:font-size="14pt" style:font-size-asian="14pt" style:font-size-complex="14pt"/>
    </style:style>
    <style:style style:name="P6" style:parent-style-name="Standard" style:family="paragraph">
      <style:paragraph-properties fo:margin-left="0.9833in">
        <style:tab-stops/>
      </style:paragraph-properties>
      <style:text-properties fo:font-size="14pt" style:font-size-asian="14pt" style:font-size-complex="14pt"/>
    </style:style>
    <style:style style:name="P7" style:parent-style-name="Standard" style:family="paragraph">
      <style:paragraph-properties fo:margin-left="0.25in">
        <style:tab-stops/>
      </style:paragraph-properties>
      <style:text-properties fo:font-size="12pt" style:font-size-asian="12pt" style:font-size-complex="12pt"/>
    </style:style>
    <style:style style:name="P8" style:parent-style-name="Standard" style:family="paragraph">
      <style:paragraph-properties fo:margin-left="0.25in">
        <style:tab-stops/>
      </style:paragraph-properties>
      <style:text-properties fo:font-size="12pt" style:font-size-asian="12pt" style:font-size-complex="12pt"/>
    </style:style>
    <style:style style:name="P9" style:parent-style-name="Standard" style:family="paragraph">
      <style:text-properties fo:font-size="20pt" style:font-size-asian="20pt" style:font-size-complex="20pt" style:text-underline-type="single" style:text-underline-style="solid" style:text-underline-width="auto" style:text-underline-mode="continuous"/>
    </style:style>
    <style:style style:name="P10" style:parent-style-name="Listenabsatz" style:list-style-name="LFO1" style:family="paragraph">
      <style:text-properties fo:font-size="12pt" style:font-size-asian="12pt" style:font-size-complex="12pt"/>
    </style:style>
    <style:style style:name="P11" style:parent-style-name="Listenabsatz" style:list-style-name="LFO2" style:family="paragraph">
      <style:text-properties fo:font-size="12pt" style:font-size-asian="12pt" style:font-size-complex="12pt"/>
    </style:style>
    <style:style style:name="P12" style:parent-style-name="Listenabsatz" style:list-style-name="LFO2" style:family="paragraph">
      <style:text-properties fo:font-size="12pt" style:font-size-asian="12pt" style:font-size-complex="12pt"/>
    </style:style>
    <style:style style:name="P13" style:parent-style-name="Listenabsatz" style:list-style-name="LFO2" style:family="paragraph">
      <style:text-properties fo:font-size="12pt" style:font-size-asian="12pt" style:font-size-complex="12pt"/>
    </style:style>
    <style:style style:name="P14" style:parent-style-name="Listenabsatz" style:list-style-name="LFO2" style:family="paragraph">
      <style:text-properties fo:font-size="12pt" style:font-size-asian="12pt" style:font-size-complex="12pt"/>
    </style:style>
    <style:style style:name="P15" style:parent-style-name="Listenabsatz" style:list-style-name="LFO2" style:family="paragraph">
      <style:text-properties fo:font-size="12pt" style:font-size-asian="12pt" style:font-size-complex="12pt"/>
    </style:style>
    <style:style style:name="P16" style:parent-style-name="Listenabsatz" style:list-style-name="LFO2" style:family="paragraph">
      <style:text-properties fo:font-size="12pt" style:font-size-asian="12pt" style:font-size-complex="12pt"/>
    </style:style>
    <style:style style:name="P17" style:parent-style-name="Listenabsatz" style:list-style-name="LFO2" style:family="paragraph">
      <style:text-properties fo:font-size="12pt" style:font-size-asian="12pt" style:font-size-complex="12pt"/>
    </style:style>
    <style:style style:name="P18" style:parent-style-name="Listenabsatz" style:list-style-name="LFO2" style:family="paragraph">
      <style:text-properties fo:font-size="12pt" style:font-size-asian="12pt" style:font-size-complex="12pt"/>
    </style:style>
    <style:style style:name="P19" style:parent-style-name="Listenabsatz" style:list-style-name="LFO2" style:family="paragraph">
      <style:text-properties fo:font-size="12pt" style:font-size-asian="12pt" style:font-size-complex="12pt"/>
    </style:style>
    <style:style style:name="P20" style:parent-style-name="Listenabsatz" style:list-style-name="LFO1" style:family="paragraph">
      <style:text-properties fo:font-size="12pt" style:font-size-asian="12pt" style:font-size-complex="12pt"/>
    </style:style>
    <style:style style:name="P21" style:parent-style-name="Listenabsatz" style:list-style-name="LFO1" style:family="paragraph">
      <style:text-properties fo:font-size="12pt" style:font-size-asian="12pt" style:font-size-complex="12pt"/>
    </style:style>
    <style:style style:name="P22" style:parent-style-name="Listenabsatz" style:list-style-name="LFO1" style:family="paragraph">
      <style:text-properties fo:font-size="12pt" style:font-size-asian="12pt" style:font-size-complex="12pt"/>
    </style:style>
    <style:style style:name="P23" style:parent-style-name="Standard" style:family="paragraph">
      <style:text-properties fo:font-size="12pt" style:font-size-asian="12pt" style:font-size-complex="12pt"/>
    </style:style>
    <style:style style:name="P24" style:parent-style-name="Standard" style:family="paragraph">
      <style:text-properties fo:font-size="12pt" style:font-size-asian="12pt" style:font-size-complex="12pt"/>
    </style:style>
    <style:style style:name="P25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6" style:parent-style-name="Standard" style:family="paragraph">
      <style:paragraph-properties fo:margin-bottom="0in" fo:margin-left="1.4763in">
        <style:tab-stops/>
      </style:paragraph-properties>
    </style:style>
    <style:style style:name="T27" style:parent-style-name="Absatz-Standardschriftart" style:family="text">
      <style:text-properties fo:font-size="12pt" style:font-size-asian="12pt" style:font-size-complex="12pt"/>
    </style:style>
    <style:style style:name="T28" style:parent-style-name="Absatz-Standardschriftart" style:family="text">
      <style:text-properties fo:font-size="12pt" style:font-size-asian="12pt" style:font-size-complex="12pt"/>
    </style:style>
    <style:style style:name="T29" style:parent-style-name="Absatz-Standardschriftart" style:family="text">
      <style:text-properties fo:font-size="12pt" style:font-size-asian="12pt" style:font-size-complex="12pt"/>
    </style:style>
    <style:style style:name="T30" style:parent-style-name="Absatz-Standardschriftart" style:family="text">
      <style:text-properties fo:font-size="12pt" style:font-size-asian="12pt" style:font-size-complex="12pt"/>
    </style:style>
    <style:style style:name="T31" style:parent-style-name="Absatz-Standardschriftart" style:family="text">
      <style:text-properties fo:font-size="12pt" style:font-size-asian="12pt" style:font-size-complex="12pt"/>
    </style:style>
    <style:style style:name="T32" style:parent-style-name="Absatz-Standardschriftart" style:family="text">
      <style:text-properties fo:font-size="12pt" style:font-size-asian="12pt" style:font-size-complex="12pt"/>
    </style:style>
    <style:style style:name="T33" style:parent-style-name="Absatz-Standardschriftart" style:family="text">
      <style:text-properties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Grafik 1" text:anchor-type="paragraph" svg:x="4.74931in" svg:y="-0.63403in" svg:width="2.07563in" svg:height="0.96574in" style:rel-width="scale" style:rel-height="scale"><draw:image xlink:href="media/image1.png" xlink:type="simple" xlink:show="embed" xlink:actuate="onLoad"/><svg:title/><svg:desc/></draw:frame></text:span></text:p>
      <text:p text:style-name="P3">Protokoll KA-Sitzung</text:p>
      <text:p text:style-name="P4">Termin: <text:s/>6.7.2026</text:p>
      <text:p text:style-name="P5">Zeit: 16.00 -17.15 Uhr</text:p>
      <text:p text:style-name="P6">Ort: Kreativraum</text:p>
      <text:p text:style-name="P7">anwesend: <text:s text:c="4"/>Frau Lohse, Herr Bäcker, Frau Neuberger,<text:s text:c="2"/>Frau Schröder</text:p>
      <text:p text:style-name="P8">entschuldigt: Frau Müller, Frau Schlotte</text:p>
      <text:p text:style-name="P9"/>
      <text:list text:style-name="LFO1" text:continue-numbering="true">
        <text:list-item>
          <text:p text:style-name="P10">Aktuelles aus dem Hort</text:p>
        </text:list-item>
      </text:list>
      <text:list text:style-name="LFO2" text:continue-numbering="true">
        <text:list-item>
          <text:p text:style-name="P11">Vorstellung des Sommerferienplanes (Mittelfreigabe trotz vorläufiger Haushaltsführung ist erfolgt), viele Anmeldungen, mehr Veranstalter/Angebote hier als Ausflüge geplant</text:p>
        </text:list-item>
        <text:list-item>
          <text:p text:style-name="P12">erste Klassen können bereits ab 1.8. kommen und können damit bereits 3 Wochen im Hort sein, Grundreinigung in den Ferien stattfindet</text:p>
        </text:list-item>
        <text:list-item>
          <text:p text:style-name="P13">Auswertung des Zirkusprojektes 1129,01€ Einnahmen beim Förderverein; davon bereits 1Bastelgerät und Zubehör- Danke an alle Unterstützer und Spender; gelungene Veranstaltung, Herr Bäcker fragt nach, welche Möglichkeiten es gibt, diese Veranstaltung mit in die Genehmigung (Brandschutzordnung) einzupflegen, um wetterunabhängig zu sein</text:p>
        </text:list-item>
        <text:list-item>
          <text:p text:style-name="P14">neue Einschüler waren wie jedes Jahr wieder an zwei Vormittagen im Juni bei uns, um den Hort und uns kennenzulernen</text:p>
        </text:list-item>
        <text:list-item>
          <text:p text:style-name="P15">HH-Planung für 2027 in Arbeit, Problem techn. Ausstattung, Herr Bäcker will mal klären, wo Bedarfe angemeldet werden müssen, für 2026 hatte IT-Abteilg. nichts eingestellt, trotz Anmeldung durch Frau Schröder<text:s/></text:p>
        </text:list-item>
        <text:list-item>
          <text:p text:style-name="P16">das letzte<text:s/>Schuljahr war herausfordernd: viele Langzeitkranke, keine HH, fehlende Besetzung von Stellen, keine Leiharbeitnehmer als Unterstützung; oft mussten Angebote ausfallen, was sehr bedauerlich ist, anwesende Kollegen haben Bestes gegeben</text:p>
        </text:list-item>
        <text:list-item>
          <text:p text:style-name="P17">zum 1.7.26 2 Kollegen<text:s/>neu bei uns. Herr Wilmsmann, Herr Langzettel, fast alle lange ausgefallenen Kollegen sind auch wieder da</text:p>
        </text:list-item>
        <text:list-item>
          <text:p text:style-name="P18">neues Hortjahr: 4 erste Klassen; betreut im Hort durch FrauSchulz, Herr Reinhold, Herr Wilmsmann, Herr Bentria, Frau Fuhrmann als Stammgruppenteam</text:p>
        </text:list-item>
        <text:list-item>
          <text:p text:style-name="P19">ca.<text:s/>350 Kinder im neuen Schuljahr, geforderte ganztägige bi.-u. Betreuung ist gesichert, Koop.vertrag mit Schule steht, auch neue Austauschformate zw. Hort und Schule sind festgelegt, Kosten für Eltern bleiben wie bisher</text:p>
        </text:list-item>
      </text:list>
      <text:soft-page-break/>
      <text:list text:style-name="LFO1" text:continue-numbering="true">
        <text:list-item>
          <text:p text:style-name="P20">Beschluss 01/2026 zur Anpassung der Hortkonzeption (S. 8, S.25, S.26), Konzeption wird angepasst wieder im Hort EG zur Ansicht ausgelegt</text:p>
        </text:list-item>
        <text:list-item>
          <text:p text:style-name="P21">Herr Bäcker informiert, dass Verschattung Turnhalle im HH 2026 eingestellt ist</text:p>
        </text:list-item>
        <text:list-item>
          <text:p text:style-name="P22">Frau Müller regt Hortapp an, J. Schröder: Schwierigkeit ist die techn. Ausstattung im Haus, nicht so schnell verbesserbar, aber dranbleiben!</text:p>
        </text:list-item>
      </text:list>
      <text:p text:style-name="P23"/>
      <text:p text:style-name="P24">Protokollantin:<text:s/></text:p>
      <text:p text:style-name="P25">Unterschrift der Kitaausschussvorsitzenden/Vertretung: ..................................</text:p>
      <text:p text:style-name="P26"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text:s text:c="6"/></text:span><text:span text:style-name="T33">( Frau Lohs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prechblasentext" style:display-name="Sprechblasen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12pt" style:font-size-asian="12pt" style:font-size-complex="12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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inderhort Schatztruhe</meta:initial-creator>
    <dc:creator>Leiter</dc:creator>
    <meta:creation-date>2026-07-08T12:01:00Z</meta:creation-date>
    <dc:date>2026-07-08T12:01:00Z</dc:date>
    <meta:print-date>2026-07-08T11:56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30" meta:character-count="2407" meta:row-count="17" meta:non-whitespace-character-count="2081"/>
  </office:meta>
</office:document-meta>
</file>